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4f869583a78276c636be8e21a75a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atenschutz"/><text:bookmark-start text:name="__RefHeading___datenschutz-info_1"/><text:bookmark-start text:name="datenschutz-info"/>Datenschutz-Info<text:bookmark-end text:name="__RefHeading___datenschutz-info_1"/><text:bookmark-end text:name="datenschutz-info"/></text:h>
      <text:p text:style-name="Text_20_body">Datenschutzbeauftragter / Verwalter:<text:line-break/><draw:frame draw:style-name="media" draw:name="0" text:anchor-type="as-char" draw:z-index="0" svg:width="5.2916666666667cm" svg:height="2.3249101527403cm"><draw:image xlink:href="Pictures/314f869583a78276c636be8e21a75a12.png" xlink:type="simple" xlink:show="embed" xlink:actuate="onLoad"/></draw:frame></text:p>
      <text:h text:style-name="Heading_20_2" text:outline-level="2"><text:bookmark-start text:name="__RefHeading___datenerhebung_2"/><text:bookmark-start text:name="datenerhebung"/>Datenerhebung<text:bookmark-end text:name="__RefHeading___datenerhebung_2"/><text:bookmark-end text:name="datenerhebung"/></text:h>
      <text:p text:style-name="Text_20_body">In dieser Dokumentation werden KEINE Nutzer-Daten erhoben.</text:p>
      <text:h text:style-name="Heading_20_2" text:outline-level="2"><text:bookmark-start text:name="__RefHeading___wie_werden_die_erhobenen_daten_gespeichert_3"/><text:bookmark-start text:name="wie_werden_die_erhobenen_daten_gespeichert"/>Wie werden die erhobenen Daten gespeichert?<text:bookmark-end text:name="__RefHeading___wie_werden_die_erhobenen_daten_gespeichert_3"/><text:bookmark-end text:name="wie_werden_die_erhobenen_daten_gespeichert"/></text:h>
      <text:p text:style-name="Text_20_body">Da keine Nutzer-Daten erhoben werden, werden diese auch nicht gepeichert.</text:p>
      <text:h text:style-name="Heading_20_2" text:outline-level="2"><text:bookmark-start text:name="__RefHeading___wie_werden_die_erhobenen_daten_verarbeitet_4"/><text:bookmark-start text:name="wie_werden_die_erhobenen_daten_verarbeitet"/>Wie werden die erhobenen Daten verarbeitet?<text:bookmark-end text:name="__RefHeading___wie_werden_die_erhobenen_daten_verarbeitet_4"/><text:bookmark-end text:name="wie_werden_die_erhobenen_daten_verarbeitet"/></text:h>
      <text:p text:style-name="Text_20_body">Da keine Nutzer-Daten gespeichert werden, werden auch keine solchen verarbeit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atenschutz</dc:title>
  </office:meta>
</office:document-meta>
</file>