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73db96a6384ecbdaa068b06bec31a18.jpg"/>
  <manifest:file-entry manifest:media-type="image/png" manifest:full-path="Pictures/c3dfce02103b65de07493dd8f9ff9ee8.png"/>
  <manifest:file-entry manifest:media-type="image/png" manifest:full-path="Pictures/8875c436cac82d4641a2a9bd64b5466d.png"/>
  <manifest:file-entry manifest:media-type="image/png" manifest:full-path="Pictures/a42b79d616a4dca26f4fd911bc672c1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ariante:6"/><text:bookmark-start text:name="__RefHeading___variante_6_1"/><text:bookmark-start text:name="variante_6"/>Variante 6<text:bookmark-end text:name="__RefHeading___variante_6_1"/><text:bookmark-end text:name="variante_6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a xlink:type="simple" xlink:href="https://deutschland-funkt.de/bake/doku.php?id=grundlagen:stromversorgung" text:style-name="Internet_20_link" text:visited-style-name="Visited_20_Internet_20_Link">⇐ Stromversorgung</text:a></text:p>
          </table:table-cell>
          <table:table-cell office:value-type="string" table:style-name="tablecell">
            <text:p text:style-name="tablealignleft">NAV</text:p>
          </table:table-cell>
          <table:table-cell office:value-type="string" table:style-name="tablecell">
            <text:p text:style-name="tablealignleft">✘ Varianten</text:p>
          </table:table-cell>
          <table:table-cell office:value-type="string" table:style-name="tablecell">
            <text:p text:style-name="tablealignleft"><text:a xlink:type="simple" xlink:href="https://deutschland-funkt.de/bake/doku.php?id=download:start" text:style-name="Internet_20_link" text:visited-style-name="Visited_20_Internet_20_Link">⇒ Download</text:a></text:p>
          </table:table-cell>
        </table:table-row>
        <table:table-row>
          <table:table-cell office:value-type="string" table:style-name="tablecell" table:number-columns-spanned="4">
            <text:p text:style-name="tablealignleft"><text:a xlink:type="simple" xlink:href="https://deutschland-funkt.de/bake/doku.php?id=variante:uebersicht" text:style-name="Internet_20_link" text:visited-style-name="Visited_20_Internet_20_Link">Übersicht</text:a><text:a xlink:type="simple" xlink:href="https://deutschland-funkt.de/bake/doku.php?id=variante:0" text:style-name="Internet_20_link" text:visited-style-name="Visited_20_Internet_20_Link">0</text:a><text:a xlink:type="simple" xlink:href="https://deutschland-funkt.de/bake/doku.php?id=variante:1" text:style-name="Internet_20_link" text:visited-style-name="Visited_20_Internet_20_Link">1</text:a><text:a xlink:type="simple" xlink:href="https://deutschland-funkt.de/bake/doku.php?id=variante:2" text:style-name="Internet_20_link" text:visited-style-name="Visited_20_Internet_20_Link">2</text:a><text:a xlink:type="simple" xlink:href="https://deutschland-funkt.de/bake/doku.php?id=variante:3" text:style-name="Internet_20_link" text:visited-style-name="Visited_20_Internet_20_Link">3</text:a><text:a xlink:type="simple" xlink:href="https://deutschland-funkt.de/bake/doku.php?id=variante:4" text:style-name="Internet_20_link" text:visited-style-name="Visited_20_Internet_20_Link">4</text:a><text:a xlink:type="simple" xlink:href="https://deutschland-funkt.de/bake/doku.php?id=variante:5" text:style-name="Internet_20_link" text:visited-style-name="Visited_20_Internet_20_Link">5</text:a><text:span text:style-name="underline">6</text:span></text:p>
          </table:table-cell>
          <table:covered-table-cell/>
          <table:covered-table-cell/>
          <table:covered-table-cell/>
        </table:table-row>
      </table:table>
      <text:p text:style-name="Text_20_body"><draw:frame draw:style-name="mediaright" draw:name="0" text:anchor-type="paragraph" draw:z-index="0" svg:width="2.6458333333333cm" svg:height="3.1382754994742cm"><draw:image xlink:href="Pictures/c73db96a6384ecbdaa068b06bec31a18.jpg" xlink:type="simple" xlink:show="embed" xlink:actuate="onLoad"/></draw:frame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Dieses Notruf-Gerät sendet für einen Benutzer einen Funknotruf aus - auf Tastendruck und ohne dass irgendwelche Audio-Files aufgenommen und gespeichert werden müssen. Alle Einstellungen werden direkt am Gerät vorgenommen und bedürfen keiner Vorbereitung.</text:p>
          </table:table-cell>
        </table:table-row>
      </table:table>
      <text:p text:style-name="Text_20_body"><draw:frame draw:style-name="mediaright" draw:name="1" text:anchor-type="paragraph" draw:z-index="1" svg:width="5.2916666666667cm" svg:height="2.9765625cm"><draw:image xlink:href="Pictures/c3dfce02103b65de07493dd8f9ff9ee8.png" xlink:type="simple" xlink:show="embed" xlink:actuate="onLoad"/></draw:frame></text:p>
      <text:h text:style-name="Heading_20_2" text:outline-level="2"><text:bookmark-start text:name="__RefHeading___was_kann_sie_2"/><text:bookmark-start text:name="was_kann_sie"/>Was kann sie?<text:bookmark-end text:name="__RefHeading___was_kann_sie_2"/><text:bookmark-end text:name="was_kann_sie"/></text:h>
      <text:list text:style-name="List_20_1" text:continue-numbering="false">
        <text:list-item>
          <text:p text:style-name="List_20_1_Content_First"> Aussendung eines NOTRUF per FUNK</text:p>
        </text:list-item>
        <text:list-item>
          <text:p text:style-name="List_20_1_Content"> Die Sprache wird dabei analog über ein Verbindungskabel an das Funkgerät übertragen</text:p>
        </text:list-item>
        <text:list-item>
          <text:p text:style-name="List_20_1_Content"> Die Funkgeräte-Steuerung erfolgt per VOX.</text:p>
        </text:list-item>
        <text:list-item>
          <text:p text:style-name="List_20_1_Content_Last"> Die Aussendung kann an Gerät als text konfiguriert werden. Der Text wird von einem Text-To-Speach-Synthesizer in Sprache umgewandelt und in natürlicher hochdeutscher Sprache ausgestrahlt.</text:p>
        </text:list-item>
      </text:list>
      <text:p text:style-name="Text_20_body"><draw:frame draw:style-name="mediaright" draw:name="2" text:anchor-type="paragraph" draw:z-index="2" svg:width="5.2916666666667cm" svg:height="5.1329166666667cm"><draw:image xlink:href="Pictures/8875c436cac82d4641a2a9bd64b5466d.png" xlink:type="simple" xlink:show="embed" xlink:actuate="onLoad"/></draw:frame></text:p>
      <text:h text:style-name="Heading_20_2" text:outline-level="2"><text:bookmark-start text:name="__RefHeading___welches_material_wird_benoetigt_3"/><text:bookmark-start text:name="welches_material_wird_benoetigt"/>Welches Material wird benötigt?<text:bookmark-end text:name="__RefHeading___welches_material_wird_benoetigt_3"/><text:bookmark-end text:name="welches_material_wird_benoetigt"/></text:h>
      <text:list text:style-name="List_20_1" text:continue-numbering="false">
        <text:list-item>
          <text:p text:style-name="List_20_1_Content_First"> 1 <text:a xlink:type="simple" xlink:href="https://deutschland-funkt.de/bake/doku.php?id=grundlagen:funkgeraet" text:style-name="Internet_20_link" text:visited-style-name="Visited_20_Internet_20_Link">Funkgerät</text:a> mit <text:a xlink:type="simple" xlink:href="https://deutschland-funkt.de/bake/doku.php?id=grundlagen:funkgeraet:steurung" text:style-name="Internet_20_link" text:visited-style-name="Visited_20_Internet_20_Link">VOX</text:a>-Funktion</text:p>
        </text:list-item>
        <text:list-item>
          <text:p text:style-name="List_20_1_Content"> 1 <text:a xlink:type="simple" xlink:href="https://deutschland-funkt.de/bake/doku.php?id=grundlagen:computer:raspberrypi" text:style-name="Internet_20_link" text:visited-style-name="Visited_20_Internet_20_Link">Raspberry PI 3B, 4B oder 5B</text:a></text:p>
        </text:list-item>
        <text:list-item>
          <text:p text:style-name="List_20_1_Content"> 1 <text:a xlink:type="simple" xlink:href="https://www.pollin.de/p/joy-it-touch-display-3-5-fuer-raspberry-pi-810827" text:style-name="Internet_20_link" text:visited-style-name="Visited_20_Internet_20_Link">Joy-it 3,5" Touchscreen</text:a></text:p>
        </text:list-item>
        <text:list-item>
          <text:p text:style-name="List_20_1_Content"> 1 <text:a xlink:type="simple" xlink:href="https://www.mediamarkt.de/de/product/_joy-it-rb-tft32-case-gehause-transparent-104066815.html" text:style-name="Internet_20_link" text:visited-style-name="Visited_20_Internet_20_Link">Gehäuse für Touchscreen im PI 3 oder 4</text:a></text:p>
        </text:list-item>
        <text:list-item>
          <text:p text:style-name="List_20_1_Content"> 1 Adapter (Kabel oder Stecker) USB-Micro-Stecker auf USB-A-Buchse (z.B. <text:a xlink:type="simple" xlink:href="https://www.berrybase.de/usb-2.0-hi-speed-otg-adapterkabel-a-buchse-micro-b-stecker-0-15m-weiss" text:style-name="Internet_20_link" text:visited-style-name="Visited_20_Internet_20_Link">diesen hier</text:a>)</text:p>
        </text:list-item>
        <text:list-item>
          <text:p text:style-name="List_20_1_Content"> 1 <text:a xlink:type="simple" xlink:href="https://deutschland-funkt.de/bake/doku.php?id=download:kabel" text:style-name="Internet_20_link" text:visited-style-name="Visited_20_Internet_20_Link">Verbindungskabel</text:a> für den Anschluss von EINEM Funkgerät</text:p>
        </text:list-item>
        <text:list-item>
          <text:p text:style-name="List_20_1_Content_Last"> 1 Kontrollempfänger mit passendem Frequenzbereich (27 MHz FM, 149 MHz FM-Narrow, 446 MHz, FM-Narrow)</text:p>
        </text:list-item>
      </text:list>
      <text:h text:style-name="Heading_20_2" text:outline-level="2"><text:bookmark-start text:name="__RefHeading___optionen_4"/><text:bookmark-start text:name="optionen"/>Optionen<text:bookmark-end text:name="__RefHeading___optionen_4"/><text:bookmark-end text:name="optionen"/></text:h>
      <text:list text:style-name="List_20_1" text:continue-numbering="false">
        <text:list-item>
          <text:p text:style-name="List_20_1_Content_First"> MQTT Aussendung per Funk (433 MHz)</text:p>
        </text:list-item>
        <text:list-item>
          <text:p text:style-name="List_20_1_Content"> MQTT Aussendung per WLAN</text:p>
        </text:list-item>
        <text:list-item>
          <text:p text:style-name="List_20_1_Content_Last"> mechanischer Notfalltaster, welcher einen dauernden Notruf auslöst</text:p>
        </text:list-item>
      </text:list>
      <text:h text:style-name="Heading_20_2" text:outline-level="2"><text:bookmark-start text:name="__RefHeading___einstellungenfunkgeraet_5"/><text:bookmark-start text:name="einstellungenfunkgeraet"/>Einstellungen: Funkgerät<text:bookmark-end text:name="__RefHeading___einstellungenfunkgeraet_5"/><text:bookmark-end text:name="einstellungenfunkgeraet"/></text:h>
      <text:list text:style-name="Numbering_20_1" text:continue-numbering="false">
        <text:list-item>
          <text:p text:style-name="Numbering_20_1_Content_First"> Wenn möglich, auf Kanal 2 einen Tonsquelch mit CTCSS oder DCS für den Empfang programmieren</text:p>
        </text:list-item>
        <text:list-item>
          <text:p text:style-name="Numbering_20_1_Content"> Einschalten, Lautstärke auf absolutem Minimum lassen</text:p>
        </text:list-item>
        <text:list-item>
          <text:p text:style-name="Numbering_20_1_Content_Last"> Kanal 2 auswählen (Egal bei welcher Funkanwendung)</text:p>
        </text:list-item>
      </text:list>
      <text:h text:style-name="Heading_20_2" text:outline-level="2"><text:bookmark-start text:name="__RefHeading___installation_raspberry_pi_6"/><text:bookmark-start text:name="installation_raspberry_pi"/>Installation Raspberry PI<text:bookmark-end text:name="__RefHeading___installation_raspberry_pi_6"/><text:bookmark-end text:name="installation_raspberry_pi"/></text:h>
      <text:list text:style-name="Numbering_20_1" text:continue-numbering="false">
        <text:list-item>
          <text:p text:style-name="Numbering_20_1_Content_First"> Den <text:a xlink:type="simple" xlink:href="https://www.raspberrypi.com/software/" text:style-name="Internet_20_link" text:visited-style-name="Visited_20_Internet_20_Link">Raspberry PI Imager</text:a> für das eigene Betriebssystem herunterladen, installieren und starten.</text:p>
        </text:list-item>
        <text:list-item>
          <text:p text:style-name="Numbering_20_1_Content"> Folgende Auswahlen treffen</text:p>
          <text:list text:style-name="Numbering_20_1">
            <text:list-item>
              <text:p text:style-name="Numbering_20_1_Content"> <text:span text:style-name="Strong_20_Emphasis">Raspberry PI Modell</text:span>: z.B. Raspberry PI 4</text:p>
            </text:list-item>
            <text:list-item>
              <text:p text:style-name="Numbering_20_1_Content"> <text:span text:style-name="Strong_20_Emphasis">Betriebssystem (OS)</text:span>: Raspberry PI Os (64bit)</text:p>
            </text:list-item>
            <text:list-item>
              <text:p text:style-name="Numbering_20_1_Content"> <text:span text:style-name="Strong_20_Emphasis">SD-Karte</text:span>: Eine im System vorhandene SD-Karte oder USB-Stick (erst ab PI 3B+) auswählen</text:p>
            </text:list-item>
            <text:list-item>
              <text:p text:style-name="Numbering_20_1_Content"> <text:span text:style-name="Strong_20_Emphasis">WEITER</text:span></text:p>
            </text:list-item>
            <text:list-item>
              <text:p text:style-name="Numbering_20_1_Content"> <text:span text:style-name="Strong_20_Emphasis">EINSTELLUNGEN BEARBEITEN</text:span></text:p>
            </text:list-item>
            <text:list-item>
              <text:p text:style-name="Numbering_20_1_Content"> TAB <text:span text:style-name="Strong_20_Emphasis">ALLGEMEIN</text:span> wählen<text:line-break/>  Hostname: rufus<text:line-break/>  Benutzername: rufus<text:line-break/>  Passwort: rufus<text:line-break/>  Spracheinstellungen festlegen: Zeitzone: Europe/Berlin / Tastaturlayout: de</text:p>
            </text:list-item>
            <text:list-item>
              <text:p text:style-name="Numbering_20_1_Content"> TAB <text:span text:style-name="Strong_20_Emphasis">DIENSTE</text:span> wählen:<text:line-break/>  SSH aktivieren<text:line-break/>   Passwort zur Authentifizierung verwenden</text:p>
            </text:list-item>
            <text:list-item>
              <text:p text:style-name="Numbering_20_1_Content"> <text:span text:style-name="Strong_20_Emphasis">SPEICHERN</text:span></text:p>
            </text:list-item>
            <text:list-item>
              <text:p text:style-name="Numbering_20_1_Content"> <text:span text:style-name="Strong_20_Emphasis">Möchten Sie die vorher festgelegten OS Anpassungen anwenden?</text:span> JA</text:p>
            </text:list-item>
          </text:list>
        </text:list-item>
        <text:list-item>
          <text:p text:style-name="Numbering_20_1_Content"> Nun wird das OS-Image aus dem Netz frisch heruntergeladen und auf die Speicherkarte / den USB-Stick geschrieben.</text:p>
        </text:list-item>
        <text:list-item>
          <text:p text:style-name="Numbering_20_1_Content"> Nach dem Ende die Speicherkarte / den USB-Stick vom Programmiercomputer entfernen (wurde automatisch ausgeworfen) und in den PI einsetzen.</text:p>
        </text:list-item>
        <text:list-item>
          <text:p text:style-name="Numbering_20_1_Content"> Raspberry PI hochfahren, per SSH einloggen (user: rufus / password: rufus)</text:p>
        </text:list-item>
        <text:list-item>
          <text:p text:style-name="Preformatted_20_Text">sudo raspi-config</text:p>
        </text:list-item>
        <text:list-item>
          <text:p text:style-name="Numbering_20_1_Content"> <text:span text:style-name="Emphasis">DRAFT:<text:line-break/>  audio weg auf audio-ausgang<text:line-break/>  autologin<text:line-break/>  screen-blanking</text:span></text:p>
        </text:list-item>
        <text:list-item>
          <text:p text:style-name="Preformatted_20_Text">sudo poweroff</text:p>
        </text:list-item>
        <text:list-item>
          <text:p text:style-name="Numbering_20_1_Content_Last"> Strom abstecken.</text:p>
        </text:list-item>
      </text:list>
      <text:h text:style-name="Heading_20_2" text:outline-level="2"><text:bookmark-start text:name="__RefHeading___installation_touchscreen_7"/><text:bookmark-start text:name="installation_touchscreen"/>Installation Touchscreen<text:bookmark-end text:name="__RefHeading___installation_touchscreen_7"/><text:bookmark-end text:name="installation_touchscreen"/></text:h>
      <text:list text:style-name="List_20_1" text:continue-numbering="false">
        <text:list-item>
          <text:p text:style-name="LastListParagraph_List_20_1_Content_First"> Touchscreen auf den PI aufstecken </text:p>
        </text:list-item>
      </text:list>
      <text:p text:style-name="Text_20_body"><draw:frame draw:style-name="mediacenter" draw:name="3" text:anchor-type="paragraph" draw:z-index="3" svg:width="10.583333333333cm" svg:height="5.1686046511628cm"><draw:image xlink:href="Pictures/a42b79d616a4dca26f4fd911bc672c15.png" xlink:type="simple" xlink:show="embed" xlink:actuate="onLoad"/></draw:frame></text:p>
      <text:list text:style-name="List_20_1" text:continue-numbering="false">
        <text:list-item>
          <text:p text:style-name="List_20_1_Content_First"> Strom anstecken</text:p>
        </text:list-item>
        <text:list-item>
          <text:p text:style-name="List_20_1_Content_Last"> Per SSH anmelden (am besten via LAN)</text:p>
        </text:list-item>
      </text:list>
      <text:p text:style-name="Preformatted_20_Text">sudo rm –rf LCD-show<text:line-break/>git clone https://github.com/goodtft/LCD-show.git<text:line-break/>chmod -R 755 LCD-show<text:line-break/>cd LCD-show/<text:line-break/>sudo ./LCD35-show</text:p>
      <text:list text:style-name="List_20_1" text:continue-numbering="false">
        <text:list-item>
          <text:p text:style-name="List_20_1_Content_First"> Der PI startet neu. Nach dem Neustart wird das Display vom System genutzt und der Debian-Desktop wird angezeigt.</text:p>
        </text:list-item>
        <text:list-item>
          <text:p text:style-name="List_20_1_Content"> Himbeere → Preferences → Appearance Settings → Defaults → For small screens → Set Defaults<text:line-break/>  Nun werden die Details der Anzeige schärfer und leserlicher.</text:p>
        </text:list-item>
        <text:list-item>
          <text:p text:style-name="List_20_1_Content_Last"> Touchscreen kalibrieren:</text:p>
        </text:list-item>
      </text:list>
      <text:p text:style-name="Preformatted_20_Text">sudo apt install xinput-calibrator</text:p>
      <text:list text:style-name="List_20_1" text:continue-numbering="false">
        <text:list-item>
          <text:p text:style-name="LastListParagraph_List_20_1_Content_First"> Himbeere → Preferences → Calibrate Touchscreen<text:line-break/>  Es leuchten nun nacheinander vier Punkte auf, welche gedrückt werden müssen, um das Display zu kalibrieren. Anschließend werden im Terminal vier Kalibrierungswerte ausgegeben, welche in der Datei <text:span text:style-name="underline"><text:span text:style-name="Strong_20_Emphasis">99-calibration.conf</text:span></text:span> eingetragen werden müssen:</text:p>
        </text:list-item>
      </text:list>
      <text:p text:style-name="Preformatted_20_Text">sudo nano /etc/X11/xorg.conf.d/99-calibration.conf</text:p>
      <text:list text:style-name="List_20_1" text:continue-numbering="false">
        <text:list-item>
          <text:p text:style-name="LastListParagraph_List_20_1_Content_First"> Hier folgende Zeile eintragen, bzw. mit den selbst ermittelten Werten anpassen:</text:p>
        </text:list-item>
      </text:list>
      <text:p text:style-name="Preformatted_20_Text">Option<text:s text:c="2"/>"Calibration"<text:s text:c="2"/>"215 3947 3901 244"</text:p>
      <text:p text:style-name="Text_20_body">Dabei entspricht <text:span text:style-name="Strong_20_Emphasis">MinX</text:span> dem ersten Wert, <text:span text:style-name="Strong_20_Emphasis">MaxX</text:span> dem zweiten Wert, <text:span text:style-name="Strong_20_Emphasis">MinY</text:span> dem dritten Wert und <text:span text:style-name="Strong_20_Emphasis">MaxY</text:span> dem vierten Wert. Nach dem Abspeichern der Datei und einem Neustart, werden die neuen Kalibrierungsdaten übernommen.</text:p>
      <text:list text:style-name="List_20_1" text:continue-numbering="false">
        <text:list-item>
          <text:p text:style-name="LastListParagraph_List_20_1_Content_First"> Je nachdem wie der PI betrieben werden soll, muss das Display rotiert werden:</text:p>
        </text:list-item>
      </text:list>
      <text:p text:style-name="Preformatted_20_Text">cd LCD-show/<text:line-break/>sudo rotate.sh 90</text:p>
      <text:list text:style-name="List_20_1" text:continue-numbering="false">
        <text:list-item>
          <text:p text:style-name="LastListParagraph_List_20_1_Content_First"> Es sind die Werte 0, 90, 180, 270 zulässig.</text:p>
        </text:list-item>
      </text:list>
      <text:h text:style-name="Heading_20_2" text:outline-level="2"><text:bookmark-start text:name="__RefHeading___konfiguration_rufus_8"/><text:bookmark-start text:name="konfiguration_rufus"/>Konfiguration RUFUS<text:bookmark-end text:name="__RefHeading___konfiguration_rufus_8"/><text:bookmark-end text:name="konfiguration_rufus"/></text:h>
      <text:p text:style-name="Text_20_body">… Info folgt</text:p>
      <text:h text:style-name="Heading_20_2" text:outline-level="2"><text:bookmark-start text:name="__RefHeading___funktionstest_9"/><text:bookmark-start text:name="funktionstest"/>Funktionstest<text:bookmark-end text:name="__RefHeading___funktionstest_9"/><text:bookmark-end text:name="funktionstest"/></text:h>
      <text:list text:style-name="Numbering_20_1" text:continue-numbering="false">
        <text:list-item>
          <text:p text:style-name="Numbering_20_1_Content_First"> Kontrollempfänger einschalten und auf 26,975 MHz (FM), 149,0375 MHz (FM-Narrow) oder 446,01875 MHz (FM-Narow) abstimmen</text:p>
        </text:list-item>
        <text:list-item>
          <text:p text:style-name="Numbering_20_1_Content"> Raspberry PI starten</text:p>
        </text:list-item>
        <text:list-item>
          <text:p text:style-name="Numbering_20_1_Content"> Rettungswagen-Symbol antippen, NOTRUF wird ausgesandt</text:p>
        </text:list-item>
        <text:list-item>
          <text:p text:style-name="Numbering_20_1_Content_Last"> Feuerwehrmann antippen, HILFERUF wird ausgesandt</text:p>
        </text:list-item>
      </text:list>
      <text:h text:style-name="Heading_20_2" text:outline-level="2"><text:bookmark-start text:name="__RefHeading___faq_hinweise_10"/><text:bookmark-start text:name="faq_hinweise"/>FAQ / Hinweise<text:bookmark-end text:name="__RefHeading___faq_hinweise_10"/><text:bookmark-end text:name="faq_hinweise"/></text:h>
      <text:p text:style-name="Text_20_body">Das System befindet sich aktuell in der Entwicklung. Die Aussendung der Not- und Hilferufe per Funk funktioniert tadellos und hört sich sprachlich vernünftig an. 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a xlink:type="simple" xlink:href="https://deutschland-funkt.de/bake/doku.php?id=grundlagen:stromversorgung" text:style-name="Internet_20_link" text:visited-style-name="Visited_20_Internet_20_Link">⇐ Stromversorgung</text:a></text:p>
          </table:table-cell>
          <table:table-cell office:value-type="string" table:style-name="tablecell">
            <text:p text:style-name="tablealignleft">NAV</text:p>
          </table:table-cell>
          <table:table-cell office:value-type="string" table:style-name="tablecell">
            <text:p text:style-name="tablealignleft">✘ Varianten</text:p>
          </table:table-cell>
          <table:table-cell office:value-type="string" table:style-name="tablecell">
            <text:p text:style-name="tablealignleft"><text:a xlink:type="simple" xlink:href="https://deutschland-funkt.de/bake/doku.php?id=download:start" text:style-name="Internet_20_link" text:visited-style-name="Visited_20_Internet_20_Link">⇒ Download</text:a></text:p>
          </table:table-cell>
        </table:table-row>
        <table:table-row>
          <table:table-cell office:value-type="string" table:style-name="tablecell" table:number-columns-spanned="4">
            <text:p text:style-name="tablealignleft"><text:a xlink:type="simple" xlink:href="https://deutschland-funkt.de/bake/doku.php?id=variante:uebersicht" text:style-name="Internet_20_link" text:visited-style-name="Visited_20_Internet_20_Link">Übersicht</text:a><text:a xlink:type="simple" xlink:href="https://deutschland-funkt.de/bake/doku.php?id=variante:0" text:style-name="Internet_20_link" text:visited-style-name="Visited_20_Internet_20_Link">0</text:a><text:a xlink:type="simple" xlink:href="https://deutschland-funkt.de/bake/doku.php?id=variante:1" text:style-name="Internet_20_link" text:visited-style-name="Visited_20_Internet_20_Link">1</text:a><text:a xlink:type="simple" xlink:href="https://deutschland-funkt.de/bake/doku.php?id=variante:2" text:style-name="Internet_20_link" text:visited-style-name="Visited_20_Internet_20_Link">2</text:a><text:a xlink:type="simple" xlink:href="https://deutschland-funkt.de/bake/doku.php?id=variante:3" text:style-name="Internet_20_link" text:visited-style-name="Visited_20_Internet_20_Link">3</text:a><text:a xlink:type="simple" xlink:href="https://deutschland-funkt.de/bake/doku.php?id=variante:4" text:style-name="Internet_20_link" text:visited-style-name="Visited_20_Internet_20_Link">4</text:a><text:span text:style-name="underline">5</text:span><text:a xlink:type="simple" xlink:href="#variante:6" text:style-name="Local_20_link" text:visited-style-name="Visited_20_Local_20_Link">6</text:a></text:p>
          </table:table-cell>
          <table:covered-table-cell/>
          <table:covered-table-cell/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variante:6</dc:title>
  </office:meta>
</office:document-meta>
</file>