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b3c85b9c997ce752ac77e9091c43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riante:3"/><text:bookmark-start text:name="__RefHeading___variante_3_1"/><text:bookmark-start text:name="variante_3"/>Variante 3<text:bookmark-end text:name="__RefHeading___variante_3_1"/><text:bookmark-end text:name="variante_3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span text:style-name="underline">3</text:span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  <text:p text:style-name="Text_20_body"><draw:frame draw:style-name="media" draw:name="0" text:anchor-type="as-char" draw:z-index="0" svg:width="7.9375cm" svg:height="8.943661971831cm"><draw:image xlink:href="Pictures/24b3c85b9c997ce752ac77e9091c4310.png" xlink:type="simple" xlink:show="embed" xlink:actuate="onLoad"/></draw:frame></text:p>
      <text:h text:style-name="Heading_20_2" text:outline-level="2"><text:bookmark-start text:name="__RefHeading___was_kann_sie_2"/><text:bookmark-start text:name="was_kann_sie"/>Was kann sie?<text:bookmark-end text:name="__RefHeading___was_kann_sie_2"/><text:bookmark-end text:name="was_kann_sie"/></text:h>
      <text:list text:style-name="List_20_1" text:continue-numbering="false">
        <text:list-item>
          <text:p text:style-name="List_20_1_Content_First"> Aussendung eines zuvor festgelegten Sendeprogramms mit statischem (also unflexiblem) Inhalt. </text:p>
        </text:list-item>
        <text:list-item>
          <text:p text:style-name="List_20_1_Content"> Die Sprache wird dabei analog über ein Verbindungskabel übertragen. </text:p>
        </text:list-item>
        <text:list-item>
          <text:p text:style-name="List_20_1_Content"> Es können ZWEI Funkgeräte betrieben werden.</text:p>
        </text:list-item>
        <text:list-item>
          <text:p text:style-name="List_20_1_Content_Last"> Die Sendungen können für jedes Funkgerät separat oder gleichzeitig erfolgen.</text:p>
        </text:list-item>
      </text:list>
      <text:h text:style-name="Heading_20_2" text:outline-level="2"><text:bookmark-start text:name="__RefHeading___welches_material_wird_benoetigt_3"/><text:bookmark-start text:name="welches_material_wird_benoetigt"/>Welches Material wird benötigt?<text:bookmark-end text:name="__RefHeading___welches_material_wird_benoetigt_3"/><text:bookmark-end text:name="welches_material_wird_benoetigt"/></text:h>
      <text:list text:style-name="List_20_1" text:continue-numbering="false">
        <text:list-item>
          <text:p text:style-name="List_20_1_Content_First"> 2 <text:a xlink:type="simple" xlink:href="https://deutschland-funkt.de/bake/doku.php?id=grundlagen:funkgeraet" text:style-name="Internet_20_link" text:visited-style-name="Visited_20_Internet_20_Link">Funkgerät</text:a> mit <text:a xlink:type="simple" xlink:href="https://deutschland-funkt.de/bake/doku.php?id=grundlagen:funkgeraet:steurung" text:style-name="Internet_20_link" text:visited-style-name="Visited_20_Internet_20_Link">VOX</text:a>-Funktion und unterschiedlichen Frequenzbereichen (z.B. PMR446 und FreeNet)</text:p>
        </text:list-item>
        <text:list-item>
          <text:p text:style-name="List_20_1_Content"> 1 <text:a xlink:type="simple" xlink:href="https://deutschland-funkt.de/bake/doku.php?id=grundlagen:abspielgeraet" text:style-name="Internet_20_link" text:visited-style-name="Visited_20_Internet_20_Link">Abspielgerät</text:a> mit Lautsprecher und REPEAT-Funktion</text:p>
        </text:list-item>
        <text:list-item>
          <text:p text:style-name="List_20_1_Content"> 1 <text:a xlink:type="simple" xlink:href="https://deutschland-funkt.de/bake/doku.php?id=download:kabel" text:style-name="Internet_20_link" text:visited-style-name="Visited_20_Internet_20_Link">Verbindungskabel</text:a> für den Anschluss von ZWEI Funkgeräten</text:p>
        </text:list-item>
        <text:list-item>
          <text:p text:style-name="List_20_1_Content_Last"> 1 Kontrollempfänger mit passendem Frequenzbereich (27 MHz FM, 149 MHz FM-Narrow, 446 MHz, FM-Narrow)</text:p>
        </text:list-item>
      </text:list>
      <text:h text:style-name="Heading_20_2" text:outline-level="2"><text:bookmark-start text:name="__RefHeading___audio-dateien_4"/><text:bookmark-start text:name="audio-dateien"/>Audio-Dateien<text:bookmark-end text:name="__RefHeading___audio-dateien_4"/><text:bookmark-end text:name="audio-dateien"/></text:h>
      <text:p text:style-name="Text_20_body"><text:a xlink:type="simple" xlink:href="https://deutschland-funkt.de/bake/download/audio_bake3.zip" text:style-name="Internet_20_link" text:visited-style-name="Visited_20_Internet_20_Link">https://deutschland-funkt.de/bake/download/audio_bake3.zip</text:a></text:p>
      <text:h text:style-name="Heading_20_2" text:outline-level="2"><text:bookmark-start text:name="__RefHeading___einstellungenabspielgeraet_5"/><text:bookmark-start text:name="einstellungenabspielgeraet"/>Einstellungen: Abspielgerät<text:bookmark-end text:name="__RefHeading___einstellungenabspielgeraet_5"/><text:bookmark-end text:name="einstellungenabspielgeraet"/></text:h>
      <text:list text:style-name="Numbering_20_1" text:continue-numbering="false">
        <text:list-item>
          <text:p text:style-name="Numbering_20_1_Content_First"> Abspielgerät mit BEIDEN Funkgeräten über das Kabel verbinden</text:p>
        </text:list-item>
        <text:list-item>
          <text:p text:style-name="Numbering_20_1_Content"> Lautstärke so laut wie möglich einstellen, ohne dass die Ansage verzerrt wird</text:p>
        </text:list-item>
        <text:list-item>
          <text:p text:style-name="Numbering_20_1_Content"> Alle abzuspielenden Dateien in EIN Verzeichnis speichern und ansonsten das Abspielgerät leer lassen.</text:p>
        </text:list-item>
        <text:list-item>
          <text:p text:style-name="Numbering_20_1_Content"> REPEAT-Funktion für das Verzeichnis / für alle Dateien einschalten</text:p>
        </text:list-item>
        <text:list-item>
          <text:p text:style-name="Numbering_20_1_Content_Last"> Abspielgerät starten</text:p>
        </text:list-item>
      </text:list>
      <text:h text:style-name="Heading_20_2" text:outline-level="2"><text:bookmark-start text:name="__RefHeading___einstellungengilt_fuer_beide_funkgeraete_6"/><text:bookmark-start text:name="einstellungengilt_fuer_beide_funkgeraete"/>Einstellungen: Gilt für BEIDE Funkgeräte<text:bookmark-end text:name="__RefHeading___einstellungengilt_fuer_beide_funkgeraete_6"/><text:bookmark-end text:name="einstellungengilt_fuer_beide_funkgeraete"/></text:h>
      <text:list text:style-name="Numbering_20_1" text:continue-numbering="false">
        <text:list-item>
          <text:p text:style-name="Numbering_20_1_Content_First"> VOX-Gain auf Maximum (i.d.R. 9)</text:p>
        </text:list-item>
        <text:list-item>
          <text:p text:style-name="Numbering_20_1_Content"> VOX-Delay auf Maximum aber nicht mehr als 3 Sekunden</text:p>
        </text:list-item>
        <text:list-item>
          <text:p text:style-name="Numbering_20_1_Content"> Wenn möglich, auf Kanal 2 einen Tonsquelch mit CTCSS oder DCS programmieren</text:p>
        </text:list-item>
        <text:list-item>
          <text:p text:style-name="Numbering_20_1_Content"> Einschalten, Lautstärke auf absolutem Minimum lassen</text:p>
        </text:list-item>
        <text:list-item>
          <text:p text:style-name="Numbering_20_1_Content_Last"> Kanal 2 auswählen (Egal bei welcher Funkanwendung)</text:p>
        </text:list-item>
      </text:list>
      <text:h text:style-name="Heading_20_2" text:outline-level="2"><text:bookmark-start text:name="__RefHeading___funktionstest_7"/><text:bookmark-start text:name="funktionstest"/>Funktionstest<text:bookmark-end text:name="__RefHeading___funktionstest_7"/><text:bookmark-end text:name="funktionstest"/></text:h>
      <text:list text:style-name="Numbering_20_1" text:continue-numbering="false">
        <text:list-item>
          <text:p text:style-name="Numbering_20_1_Content_First"> Kontrollempfänger einschalten und auf 26,975 MHz (FM), 149,0375 MHz (FM-Narrow) oder 446,01875 MHz (FM-Narow) abstimmen</text:p>
        </text:list-item>
        <text:list-item>
          <text:p text:style-name="Numbering_20_1_Content_Last"> Das Baken-Sendeprogramm verfolgen</text:p>
        </text:list-item>
      </text:list>
      <text:h text:style-name="Heading_20_2" text:outline-level="2"><text:bookmark-start text:name="__RefHeading___faq_hinweise_8"/><text:bookmark-start text:name="faq_hinweise"/>FAQ / Hinweise<text:bookmark-end text:name="__RefHeading___faq_hinweise_8"/><text:bookmark-end text:name="faq_hinweise"/></text:h>
      <text:list text:style-name="List_20_1" text:continue-numbering="false">
        <text:list-item>
          <text:p text:style-name="List_20_1_Content_First"> Die Separation der beiden Funkgeräte ergibt sich daraus, dass eines der Funkgeräte über den LINKEN Stereo-Kanal und eines über den RECHTEN Stereo-Kanal gesteuert wird. </text:p>
        </text:list-item>
        <text:list-item>
          <text:p text:style-name="List_20_1_Content"> Mono-Audio-Dateien steuern immer BEIDE Funkgeräte gleichzeitig an.</text:p>
        </text:list-item>
        <text:list-item>
          <text:p text:style-name="List_20_1_Content"> Nicht vergessen: Die Audio-Dateien sind lediglich BEISPIELE und sollen verdeutlichen, worum es geht.</text:p>
        </text:list-item>
        <text:list-item>
          <text:p text:style-name="List_20_1_Content"> Der Abstand der Aussendungen wird durch die Pausen nach der Sprache bestimmt.</text:p>
        </text:list-item>
        <text:list-item>
          <text:p text:style-name="List_20_1_Content"> Es gibt keine weiteren Steuerungsmöglichkeiten bei dieser Variante.</text:p>
        </text:list-item>
        <text:list-item>
          <text:p text:style-name="List_20_1_Content_Last"> Es gibt keine zeitliche exakte Steuerung. Wenn man einen Stunden Rythmus einhalten will, muss man mit den Beispiel-Sounddateien um xx:00 Uhr starten. Aber Uhrzeiten sind hier nicht wichtig. 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span text:style-name="underline">3</text:span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ariante:3</dc:title>
  </office:meta>
</office:document-meta>
</file>