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5067577a49d25f86b9936d20264102b.png"/>
  <manifest:file-entry manifest:media-type="image/png" manifest:full-path="Pictures/89e2962912f07d3aa1d274cb5f302d20.png"/>
  <manifest:file-entry manifest:media-type="image/png" manifest:full-path="Pictures/962d9a94e48e7b1aaa983a62ef4ad43e.png"/>
  <manifest:file-entry manifest:media-type="image/png" manifest:full-path="Pictures/4d0680b2953ae2328ffe7de0284245b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row>
          <table:table-cell office:value-type="string" table:style-name="tablecell">
            <text:p text:style-name="tablealignleft"><text:a xlink:type="simple" xlink:href="https://deutschland-funkt.de/bake/doku.php?id=grundlagen:funkgeraet:steurung" text:style-name="Internet_20_link" text:visited-style-name="Visited_20_Internet_20_Link">⇐ Funkgeräte-Steuerung</text:a></text:p>
          </table:table-cell>
          <table:table-cell office:value-type="string" table:style-name="tablecell">
            <text:p text:style-name="tablealignleft"><text:bookmark text:name="grundlagen:material"/>NAV</text:p>
          </table:table-cell>
          <table:table-cell office:value-type="string" table:style-name="tablecell">
            <text:p text:style-name="tablealignleft"><text:a xlink:type="simple" xlink:href="https://deutschland-funkt.de/bake/doku.php?id=grundlagen:computer" text:style-name="Internet_20_link" text:visited-style-name="Visited_20_Internet_20_Link">⇒ Steuercomputer</text:a></text:p>
          </table:table-cell>
        </table:table-row>
      </table:table>
      <text:h text:style-name="Heading_20_1" text:outline-level="1"><text:bookmark-start text:name="__RefHeading___zusaetzlich_notwendiges_material_1"/><text:bookmark-start text:name="zusaetzlich_notwendiges_material"/>Zusätzlich notwendiges Material<text:bookmark-end text:name="__RefHeading___zusaetzlich_notwendiges_material_1"/><text:bookmark-end text:name="zusaetzlich_notwendiges_material"/></text:h>
      <text:p text:style-name="Text_20_body">Lediglich die <text:a xlink:type="simple" xlink:href="https://deutschland-funkt.de/bake/doku.php?id=variante:1" text:style-name="Internet_20_link" text:visited-style-name="Visited_20_Internet_20_Link">Variante 1</text:a> der Notfall-Bake benötigt ausser dem <text:a xlink:type="simple" xlink:href="https://deutschland-funkt.de/bake/doku.php?id=grundlagen:abspielgeraet" text:style-name="Internet_20_link" text:visited-style-name="Visited_20_Internet_20_Link">Abspielgerät</text:a> und dem <text:a xlink:type="simple" xlink:href="https://deutschland-funkt.de/bake/doku.php?id=grundlagen:funkgeraet" text:style-name="Internet_20_link" text:visited-style-name="Visited_20_Internet_20_Link">Funkgerät</text:a> kein zusätzliches Material. Alle anderen Verianten benötigen mit steigender Komplexität auch mehr Material für den Aufbau und Betrieb.</text:p>
      <text:h text:style-name="Heading_20_2" text:outline-level="2"><text:bookmark-start text:name="__RefHeading___verbindungskabel_audio_2"/><text:bookmark-start text:name="verbindungskabel_audio"/>Verbindungskabel (Audio)<text:bookmark-end text:name="__RefHeading___verbindungskabel_audio_2"/><text:bookmark-end text:name="verbindungskabel_audio"/></text:h>
      <text:p text:style-name="Text_20_body">Ab <text:a xlink:type="simple" xlink:href="https://deutschland-funkt.de/bake/doku.php?id=variante:2" text:style-name="Internet_20_link" text:visited-style-name="Visited_20_Internet_20_Link">Variante 2</text:a> ist IMMER mindestens ein Verbindungskabel zwischen Funkgerät und dem Abspielgerät notwendig. Dabei handelt es sich im Endeffekt um ein simples Audio-Kabel welches vom Audio-AUSGANG des Abspielgerätes zum Audio-EINGANG des Funkgerätes führt.</text:p>
      <text:p text:style-name="Text_20_body">Prinzipschaltbild:<text:line-break/>
<draw:frame draw:style-name="media" draw:name="0" text:anchor-type="as-char" draw:z-index="0" svg:width="10.583333333333cm" svg:height="6.574494949495cm"><draw:image xlink:href="Pictures/d5067577a49d25f86b9936d20264102b.png" xlink:type="simple" xlink:show="embed" xlink:actuate="onLoad"/></draw:frame></text:p>
      <text:p text:style-name="Text_20_body">Sollen ZWEI Funkgeräte angesteuert werden, so kann das Verbindungskabel nach einem von zwei unterschiedlichen Prinzipschaltbildern angefertigt werden.</text:p>
      <text:p text:style-name="Text_20_body">MONO-Schaltung (nur gleichzeitiger Sendebetrieb möglich):<text:line-break/>
<draw:frame draw:style-name="media" draw:name="1" text:anchor-type="as-char" draw:z-index="1" svg:width="7.9375cm" svg:height="9.2779387417219cm"><draw:image xlink:href="Pictures/89e2962912f07d3aa1d274cb5f302d20.png" xlink:type="simple" xlink:show="embed" xlink:actuate="onLoad"/></draw:frame></text:p>
      <text:p text:style-name="Text_20_body">STEREO-Schaltung (gleichzeitiger UND abwechselnder Sendebetrieb möglich):<text:line-break/>
<draw:frame draw:style-name="media" draw:name="2" text:anchor-type="as-char" draw:z-index="2" svg:width="7.9375cm" svg:height="8.2401026392962cm"><draw:image xlink:href="Pictures/962d9a94e48e7b1aaa983a62ef4ad43e.png" xlink:type="simple" xlink:show="embed" xlink:actuate="onLoad"/></draw:frame></text:p>
      <text:h text:style-name="Heading_20_2" text:outline-level="2"><text:bookmark-start text:name="__RefHeading___steuerungskabel_relais-board_3"/><text:bookmark-start text:name="steuerungskabel_relais-board"/>Steuerungskabel &amp; Relais-Board<text:bookmark-end text:name="__RefHeading___steuerungskabel_relais-board_3"/><text:bookmark-end text:name="steuerungskabel_relais-board"/></text:h>
      <text:p text:style-name="Text_20_body">Ab der <text:a xlink:type="simple" xlink:href="https://deutschland-funkt.de/bake/doku.php?id=variante:5" text:style-name="Internet_20_link" text:visited-style-name="Visited_20_Internet_20_Link">Variante 5</text:a> ist die Steuerung des Funkgerätes OHNE VOX möglich. Das bedeutet: Mittels einem zusätzlichen Kabel wird dem Funkgerät mitgeteilt, dass der Sender einzuschalten ist. Hierzu wird noch seitens des Computers ein Schaltelement benötigt, welches das Funkgerät sicher auf Sendung und wieder auf Empfang schalten kann. Dies geschieht mittels eines Relais-Boards.</text:p>
      <text:p text:style-name="Text_20_body">Prinzip-Schaltbild:<text:line-break/>
<draw:frame draw:style-name="media" draw:name="3" text:anchor-type="as-char" draw:z-index="3" svg:width="13.229166666667cm" svg:height="5.7114852398524cm"><draw:image xlink:href="Pictures/4d0680b2953ae2328ffe7de0284245be.png" xlink:type="simple" xlink:show="embed" xlink:actuate="onLoad"/></draw:frame>
Das Relais-Board wird vom Computer aus angesteuert und simuliert somit zuverlässig und unabhängig vom Rest des Systems die Sprechtaste des Funkgerä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grundlagen:material</dc:title>
  </office:meta>
</office:document-meta>
</file>