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cf7a57c672f9de1aa73f89cb2eb0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abspielgeraet" text:style-name="Internet_20_link" text:visited-style-name="Visited_20_Internet_20_Link">⇐ Abspielgeräte</text:a></text:p>
          </table:table-cell>
          <table:table-cell office:value-type="string" table:style-name="tablecell">
            <text:p text:style-name="tablealignleft"><text:bookmark text:name="grundlagen:funkgeraet"/>NAV</text:p>
          </table:table-cell>
          <table:table-cell office:value-type="string" table:style-name="tablecell">
            <text:p text:style-name="tablealignleft"><text:a xlink:type="simple" xlink:href="https://deutschland-funkt.de/bake/doku.php?id=grundlagen:funkgeraet:steurung" text:style-name="Internet_20_link" text:visited-style-name="Visited_20_Internet_20_Link">⇒ Funkgeräte-Steuerung</text:a></text:p>
          </table:table-cell>
        </table:table-row>
      </table:table>
      <text:h text:style-name="Heading_20_1" text:outline-level="1"><text:bookmark-start text:name="__RefHeading___funkgeraete_1"/><text:bookmark-start text:name="funkgeraete"/>Funkgeräte<text:bookmark-end text:name="__RefHeading___funkgeraete_1"/><text:bookmark-end text:name="funkgeraete"/></text:h>
      <text:p text:style-name="Text_20_body"><draw:frame draw:style-name="mediacenter" draw:name="0" text:anchor-type="paragraph" draw:z-index="0" svg:width="10.583333333333cm" svg:height="5.6371131691891cm"><draw:image xlink:href="Pictures/fecf7a57c672f9de1aa73f89cb2eb0a3.jpg" xlink:type="simple" xlink:show="embed" xlink:actuate="onLoad"/></draw:frame>
Prinzipiell ist JEDES Funkgerät erfolgreich für eine Bake einsetzbar - sowohl aus dem Amateurfunk-bereich als auch bei allen Jedermannfunk-Anwendungen.</text:p>
      <text:p text:style-name="Text_20_body">Dennoch muss das Funkgerät mindestens folgende Bedingung erfüllen, welche tatsächlich lange nicht bei allen verfügbaren Funkgeräten gegeben ist:</text:p>
      <text:list text:style-name="List_20_1" text:continue-numbering="false">
        <text:list-item>
          <text:p text:style-name="LastListParagraph_List_20_1_Content_First"> Anschluss für externes Mikrofon - entweder als Head-Set oder reiner Mikrofon-Eingang</text:p>
        </text:list-item>
      </text:list>
      <text:p text:style-name="Text_20_body">Eine weitere Bedingung betrifft die Steuerung: <text:span text:style-name="Emphasis">Wie kann man das Funkgerät zum SENDEN bewegen, ohne die Sprechtaste am Gerät oder am Mikrofon zu drücken?</text:span></text:p>
      <text:list text:style-name="List_20_1" text:continue-numbering="false">
        <text:list-item>
          <text:p text:style-name="LastListParagraph_List_20_1_Content_First"> <text:a xlink:type="simple" xlink:href="https://deutschland-funkt.de/bake/doku.php?id=grundlagen:funkgeraet:steurung" text:style-name="Internet_20_link" text:visited-style-name="Visited_20_Internet_20_Link">PTT</text:a>-Eingang</text:p>
        </text:list-item>
      </text:list>
      <text:p text:style-name="Text_20_body">ODER</text:p>
      <text:list text:style-name="List_20_1" text:continue-numbering="false">
        <text:list-item>
          <text:p text:style-name="LastListParagraph_List_20_1_Content_First"> <text:a xlink:type="simple" xlink:href="https://deutschland-funkt.de/bake/doku.php?id=grundlagen:funkgeraet:steurung" text:style-name="Internet_20_link" text:visited-style-name="Visited_20_Internet_20_Link">VOX</text:a>-Funktion</text:p>
        </text:list-item>
      </text:list>
      <text:h text:style-name="Heading_20_2" text:outline-level="2"><text:bookmark-start text:name="__RefHeading___funkgeraete_mit_ptt-eingang_2"/><text:bookmark-start text:name="funkgeraete_mit_ptt-eingang"/>Funkgeräte mit PTT-Eingang<text:bookmark-end text:name="__RefHeading___funkgeraete_mit_ptt-eingang_2"/><text:bookmark-end text:name="funkgeraete_mit_ptt-eingang"/></text:h>
      <text:p text:style-name="Text_20_body">Hier kommen ALLE Handfunkgeräte mit einem Head-Set-Anschluss, sowie ALLE Mobilfunkgeräte mit einem lösbaren Mikrofonanschluss in Frage. Es ist im Endeffekt später nur noch eine Frage der <text:a xlink:type="simple" xlink:href="https://deutschland-funkt.de/bake/doku.php?id=download:kabel" text:style-name="Internet_20_link" text:visited-style-name="Visited_20_Internet_20_Link">Anschlußkabel</text:a> zwischen Funkgerät und Abspielgerät/Steuercomputer.</text:p>
      <text:h text:style-name="Heading_20_2" text:outline-level="2"><text:bookmark-start text:name="__RefHeading___funkgeraete_mit_vox-funktion_3"/><text:bookmark-start text:name="funkgeraete_mit_vox-funktion"/>Funkgeräte mit VOX-Funktion<text:bookmark-end text:name="__RefHeading___funkgeraete_mit_vox-funktion_3"/><text:bookmark-end text:name="funkgeraete_mit_vox-funktion"/></text:h>
      <text:p text:style-name="Text_20_body">Hier wird es ein wenig schwieriger. Denn viele Funkgeräte, welche zwar eine VOX-Funktion besitzen (es werden immer mehr) lassen sich nur in der Ansprechempfindlichkeit (VOX-Gain) einstellen. Der Parameter VOX-Delay fehlt aber sehr oft, womit das gerät im Endeffekt unbrauchbar wird für diese Baken-Betriebsart.</text:p>
      <text:p text:style-name="Text_20_body">Folgende Funkgeräte wurden getestet und für den VOX-Betrieb als „GUT“ befunden:</text:p>
      <text:list text:style-name="List_20_1" text:continue-numbering="false">
        <text:list-item>
          <text:p text:style-name="List_20_1_Content_First"> Retevis RT24 (PMR446)</text:p>
        </text:list-item>
        <text:list-item>
          <text:p text:style-name="List_20_1_Content"> Retevis RT24V (FreeNet)</text:p>
        </text:list-item>
        <text:list-item>
          <text:p text:style-name="List_20_1_Content"> Retevis RT617 (PMR446)</text:p>
        </text:list-item>
        <text:list-item>
          <text:p text:style-name="List_20_1_Content_Last"> Kenwood TH-F7 (Amateurfunk VHF/UHF)</text:p>
        </text:list-item>
      </text:list>
      <text:p text:style-name="Text_20_body">Folgende Funkgeräte wurden untersucht/getestet und für den VOX-Betrieb als „NICHT TAUGLICH“ befunden:</text:p>
      <text:list text:style-name="List_20_1" text:continue-numbering="false">
        <text:list-item>
          <text:p text:style-name="List_20_1_Content_First"> Maas AHT-28 (Amateurfunk VHF)</text:p>
        </text:list-item>
        <text:list-item>
          <text:p text:style-name="List_20_1_Content"> Maas AHT-78 (Amateurfunk UHF)</text:p>
        </text:list-item>
        <text:list-item>
          <text:p text:style-name="List_20_1_Content"> Maas AHT-2-UV (Amateurfunk VHF/UHF)</text:p>
        </text:list-item>
        <text:list-item>
          <text:p text:style-name="List_20_1_Content"> Maas AHT-9-UV (Amateurfunk VHF/UHF)</text:p>
        </text:list-item>
        <text:list-item>
          <text:p text:style-name="List_20_1_Content"> Team TeCom Duo C (PMR446 &amp; FreeNet)</text:p>
        </text:list-item>
        <text:list-item>
          <text:p text:style-name="List_20_1_Content_Last"> Retevis RT23 (Amateurfunk VHF/UHF)</text:p>
        </text:list-item>
      </text:list>
      <text:p text:style-name="Text_20_body">Die Eignung eines Gerätes für den VOX Betrieb kann im Endeffekt schon mit einem Blick ins Handbuch festgestellt werden: Ist dort der Parameter VOX-Delay aufgeführt, so ist das Gerät vermutlich tauglich (abschliessender Test erforderlich). Fehlt der Parameter, kann auf einen Versuch verzichtet werden. </text:p>
      <text:h text:style-name="Heading_20_2" text:outline-level="2"><text:bookmark-start text:name="__RefHeading___tip_zum_strom-sparen_4"/><text:bookmark-start text:name="tip_zum_strom-sparen"/>Tip zum Strom-Sparen<text:bookmark-end text:name="__RefHeading___tip_zum_strom-sparen_4"/><text:bookmark-end text:name="tip_zum_strom-sparen"/></text:h>
      <text:list text:style-name="Numbering_20_1" text:continue-numbering="false">
        <text:list-item>
          <text:p text:style-name="Numbering_20_1_Content_First"> Schalte das Funkgerät bei Nicht-Benutzung AUS!</text:p>
        </text:list-item>
        <text:list-item>
          <text:p text:style-name="Numbering_20_1_Content"> Stelle das Gerät auf minimalste Lautstärke. Empfang wird nicht genutzt bei der Bake.</text:p>
        </text:list-item>
        <text:list-item>
          <text:p text:style-name="Numbering_20_1_Content_Last"> Programmiere Auf dem Baken-Kanal 2 einen möglichst ungewöhnlichen CTCSS/DCS-Code-Squelch, damit das Gerät keinen Strom auf den Empfang verschwendet. Die Bake muss niemals empfangen. 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grundlagen:abspielgeraet" text:style-name="Internet_20_link" text:visited-style-name="Visited_20_Internet_20_Link">⇐ Abspielgeräte</text:a></text:p>
          </table:table-cell>
          <table:table-cell office:value-type="string" table:style-name="tablecell">
            <text:p text:style-name="tablealignleft">NAV</text:p>
          </table:table-cell>
          <table:table-cell office:value-type="string" table:style-name="tablecell">
            <text:p text:style-name="tablealignleft"><text:a xlink:type="simple" xlink:href="https://deutschland-funkt.de/bake/doku.php?id=grundlagen:funkgeraet:steurung" text:style-name="Internet_20_link" text:visited-style-name="Visited_20_Internet_20_Link">⇒ Funkgeräte-Steuerung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rundlagen:funkgeraet</dc:title>
  </office:meta>
</office:document-meta>
</file>