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d1687edb82fbb4e310e3c4e56d5283.png"/>
  <manifest:file-entry manifest:media-type="image/png" manifest:full-path="Pictures/0ff36381b9e9e0fc659f2bda92fc535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deutschland-funkt.de/bake/doku.php?id=grundlagen:computer" text:style-name="Internet_20_link" text:visited-style-name="Visited_20_Internet_20_Link">⇑ Steuer-Computer ⇑</text:a></text:p>
          </table:table-cell>
          <table:table-cell office:value-type="string" table:style-name="tablecell" table:number-columns-spanned="3">
            <text:p text:style-name="tablealignleft"><text:bookmark text:name="grundlagen:computer:raspberrypi:optionen"/>NAV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deutschland-funkt.de/bake/doku.php?id=grundlagen:computer:raspberrypi" text:style-name="Internet_20_link" text:visited-style-name="Visited_20_Internet_20_Link">⇓ Raspberry PI</text:a></text:p>
          </table:table-cell>
          <table:table-cell office:value-type="string" table:style-name="tablecell">
            <text:p text:style-name="tablealignleft"><text:a xlink:type="simple" xlink:href="https://deutschland-funkt.de/bake/doku.php?id=grundlagen:computer:raspberrypi:installation" text:style-name="Internet_20_link" text:visited-style-name="Visited_20_Internet_20_Link">⇓ Installation</text:a></text:p>
          </table:table-cell>
          <table:table-cell office:value-type="string" table:style-name="tablecell">
            <text:p text:style-name="tablealignleft">✘ Optionen</text:p>
          </table:table-cell>
          <table:table-cell office:value-type="string" table:style-name="tablecell">
            <text:p text:style-name="tablealignleft"><text:a xlink:type="simple" xlink:href="https://deutschland-funkt.de/bake/doku.php?id=grundlagen:computer:raspberrypi:backup" text:style-name="Internet_20_link" text:visited-style-name="Visited_20_Internet_20_Link">⇓ Backup</text:a></text:p>
          </table:table-cell>
        </table:table-row>
      </table:table>
      <text:h text:style-name="Heading_20_1" text:outline-level="1"><text:bookmark-start text:name="__RefHeading___raspberry_pioptionen_1"/><text:bookmark-start text:name="raspberry_pioptionen"/>Raspberry PI: Optionen<text:bookmark-end text:name="__RefHeading___raspberry_pioptionen_1"/><text:bookmark-end text:name="raspberry_pioptionen"/></text:h>
      <text:h text:style-name="Heading_20_2" text:outline-level="2"><text:bookmark-start text:name="__RefHeading___strom_sparen_2"/><text:bookmark-start text:name="strom_sparen"/>Strom sparen<text:bookmark-end text:name="__RefHeading___strom_sparen_2"/><text:bookmark-end text:name="strom_sparen"/></text:h>
      <text:h text:style-name="Heading_20_3" text:outline-level="3"><text:bookmark-start text:name="__RefHeading___funktion_3"/><text:bookmark-start text:name="funktion"/>Funktion<text:bookmark-end text:name="__RefHeading___funktion_3"/><text:bookmark-end text:name="funktion"/></text:h>
      <text:p text:style-name="Text_20_body">Strom sparen im Dauerbetrieb durch Abschaltung von Funktionen, welche nicht für die Bake verwendet werden. Dies betrifft folgende Themen:</text:p>
      <text:list text:style-name="List_20_1" text:continue-numbering="false">
        <text:list-item>
          <text:p text:style-name="List_20_1_Content_First"> Bluetooth</text:p>
        </text:list-item>
        <text:list-item>
          <text:p text:style-name="List_20_1_Content_Last"> HDMI-Ausgabe</text:p>
        </text:list-item>
      </text:list>
      <text:h text:style-name="Heading_20_3" text:outline-level="3"><text:bookmark-start text:name="__RefHeading___os-konfiguration_4"/><text:bookmark-start text:name="os-konfiguration"/>OS-Konfiguration<text:bookmark-end text:name="__RefHeading___os-konfiguration_4"/><text:bookmark-end text:name="os-konfiguration"/></text:h>
      <text:list text:style-name="List_20_1" text:continue-numbering="false">
        <text:list-item>
          <text:p text:style-name="List_20_1_Content_First"> Per SSH anmelden</text:p>
        </text:list-item>
        <text:list-item>
          <text:p text:style-name="List_20_1_Content"> sudo nano /boot/config.txt</text:p>
        </text:list-item>
        <text:list-item>
          <text:p text:style-name="List_20_1_Content_Last"> Am Ende der Datei folgende Zeilen hinzufügen:</text:p>
        </text:list-item>
      </text:list>
      <text:p text:style-name="Text_20_body">dtoverlay=disable-bt<text:line-break/>
hdmi_blanking=1</text:p>
      <text:h text:style-name="Heading_20_3" text:outline-level="3"><text:bookmark-start text:name="__RefHeading___test_5"/><text:bookmark-start text:name="test"/>Test<text:bookmark-end text:name="__RefHeading___test_5"/><text:bookmark-end text:name="test"/></text:h>
      <text:p text:style-name="Text_20_body">Kann nur mittels eines USB-Strommessgerätes gemessen werden.</text:p>
      <text:p text:style-name="Horizontal_20_Line"/>
      <text:h text:style-name="Heading_20_2" text:outline-level="2"><text:bookmark-start text:name="__RefHeading___start-_stop-taster_6"/><text:bookmark-start text:name="start-_stop-taster"/>Start-/Stop-Taster<text:bookmark-end text:name="__RefHeading___start-_stop-taster_6"/><text:bookmark-end text:name="start-_stop-taster"/></text:h>
      <text:p text:style-name="Text_20_body">Leider besitzt keiner der Raspberry PI ab Werk einen „Ein-/Aus-Schalter“. Das Gerät schaltet sich ein, sobald es mit Strom versorgt wird. Dies hat Vor- und Nachteile. Da man aber speziell ein Linux-Computer-System nicht einfach so durch „Stromverlust“ ausschalten sollte, mag es sinnvoll erscheinen, einen Solchen „Start-Knopf“ einzubauen.</text:p>
      <text:h text:style-name="Heading_20_3" text:outline-level="3"><text:bookmark-start text:name="__RefHeading___hardware_7"/><text:bookmark-start text:name="hardware"/>Hardware<text:bookmark-end text:name="__RefHeading___hardware_7"/><text:bookmark-end text:name="hardware"/></text:h>
      <text:p text:style-name="Text_20_body"><draw:frame draw:style-name="media" draw:name="0" text:anchor-type="as-char" draw:z-index="0" svg:width="10.583333333333cm" svg:height="10.995670995671cm"><draw:image xlink:href="Pictures/65d1687edb82fbb4e310e3c4e56d5283.png" xlink:type="simple" xlink:show="embed" xlink:actuate="onLoad"/></draw:frame><text:line-break/>
An den Pins 05 (GPIO03) und 06 (GND) wird ein Taster angeschlossen.
Die Beleung ist bei ALLEN PI-Modellen gleich. Lediglich auf der Seite des Betriebssystemns wird der Taster unterschiedlich behandelt.</text:p>
      <text:h text:style-name="Heading_20_4" text:outline-level="4"><text:bookmark-start text:name="__RefHeading___funktion_8"/><text:bookmark-start text:name="funktion1"/>Funktion<text:bookmark-end text:name="__RefHeading___funktion_8"/><text:bookmark-end text:name="funktion1"/></text:h>
      <text:list text:style-name="List_20_1" text:continue-numbering="false">
        <text:list-item>
          <text:p text:style-name="List_20_1_Content_First"> Wird der PI mit der Stromversorgung verbunden, fährt er hoch.</text:p>
        </text:list-item>
        <text:list-item>
          <text:p text:style-name="List_20_1_Content"> Wird der angeschlossene Taster kurz gedrückt, führt der PI einen Neustart durch (reboot).</text:p>
        </text:list-item>
        <text:list-item>
          <text:p text:style-name="List_20_1_Content"> Wird der angeschlossene Taster lange gedrückt (&gt; 5 Sekunden), fährt der PI herunter (shutdown).</text:p>
        </text:list-item>
        <text:list-item>
          <text:p text:style-name="List_20_1_Content_Last"> Solange die Stromversorgung NICHT vom PI getrennt wird, kann dieser mit einem kurzen Tastendruck wieder gestartet werden.</text:p>
        </text:list-item>
      </text:list>
      <text:h text:style-name="Heading_20_4" text:outline-level="4"><text:bookmark-start text:name="__RefHeading___voraussetzungen_9"/><text:bookmark-start text:name="voraussetzungen"/>Voraussetzungen<text:bookmark-end text:name="__RefHeading___voraussetzungen_9"/><text:bookmark-end text:name="voraussetzungen"/></text:h>
      <text:p text:style-name="Text_20_body">Die Installation-Prozedur für <text:a xlink:type="simple" xlink:href="https://deutschland-funkt.de/bake/doku.php?id=variante:5" text:style-name="Internet_20_link" text:visited-style-name="Visited_20_Internet_20_Link">Variante 4</text:a>, <text:a xlink:type="simple" xlink:href="https://deutschland-funkt.de/bake/doku.php?id=variante:5" text:style-name="Internet_20_link" text:visited-style-name="Visited_20_Internet_20_Link">Variante 5</text:a> oder <text:a xlink:type="simple" xlink:href="https://deutschland-funkt.de/bake/doku.php?id=variante:6" text:style-name="Internet_20_link" text:visited-style-name="Visited_20_Internet_20_Link">Variante 6</text:a> wurde erfolgreich durchgeführt und getestet.</text:p>
      <text:h text:style-name="Heading_20_4" text:outline-level="4"><text:bookmark-start text:name="__RefHeading___os-konfiguration_10"/><text:bookmark-start text:name="os-konfiguration1"/>OS-Konfiguration<text:bookmark-end text:name="__RefHeading___os-konfiguration_10"/><text:bookmark-end text:name="os-konfiguration1"/></text:h>
      <text:list text:style-name="List_20_1" text:continue-numbering="false">
        <text:list-item>
          <text:p text:style-name="List_20_1_Content_First"> Per SSH anmelden (pi)</text:p>
        </text:list-item>
        <text:list-item>
          <text:p text:style-name="List_20_1_Content"> sudo wget -O pishutdown.zip</text:p>
        </text:list-item>
        <text:list-item>
          <text:p text:style-name="List_20_1_Content"> sudo unzip pishutdown.zip</text:p>
        </text:list-item>
        <text:list-item>
          <text:p text:style-name="List_20_1_Content"> sudo cp pishutdown/pishutdown.py /usr/local/bin</text:p>
        </text:list-item>
        <text:list-item>
          <text:p text:style-name="List_20_1_Content"> sudo cp pishutdown/pishutdown.* /etc/systemd/system</text:p>
        </text:list-item>
        <text:list-item>
          <text:p text:style-name="List_20_1_Content_Last"> sudo systemctl enable pishutdown &amp;&amp; sudo systemctl start pishutdown</text:p>
        </text:list-item>
      </text:list>
      <text:h text:style-name="Heading_20_4" text:outline-level="4"><text:bookmark-start text:name="__RefHeading___test_11"/><text:bookmark-start text:name="test1"/>Test<text:bookmark-end text:name="__RefHeading___test_11"/><text:bookmark-end text:name="test1"/></text:h>
      <text:p text:style-name="Text_20_body">Kurz drücken (&lt; 3 Sekunden): PI startet neu<text:line-break/>
Lang drücken (&gt; 3 Sekunden): Pi fährt herunter<text:line-break/>
Erneut drücken: PI fährt wieder hoch</text:p>
      <text:p text:style-name="Horizontal_20_Line"/>
      <text:h text:style-name="Heading_20_2" text:outline-level="2"><text:bookmark-start text:name="__RefHeading___start-meldung_per_funk_abspielen_12"/><text:bookmark-start text:name="start-meldung_per_funk_abspielen"/>Start-Meldung per Funk abspielen<text:bookmark-end text:name="__RefHeading___start-meldung_per_funk_abspielen_12"/><text:bookmark-end text:name="start-meldung_per_funk_abspielen"/></text:h>
      <text:h text:style-name="Heading_20_3" text:outline-level="3"><text:bookmark-start text:name="__RefHeading___funktion_13"/><text:bookmark-start text:name="funktion2"/>Funktion<text:bookmark-end text:name="__RefHeading___funktion_13"/><text:bookmark-end text:name="funktion2"/></text:h>
      <text:list text:style-name="List_20_1" text:continue-numbering="false">
        <text:list-item>
          <text:p text:style-name="LastListParagraph_List_20_1_Content_First"> Wird der PI gestartet, wird per Funk eine Startmeldung ausgegeben.</text:p>
        </text:list-item>
      </text:list>
      <text:h text:style-name="Heading_20_3" text:outline-level="3"><text:bookmark-start text:name="__RefHeading___voraussetzungen_14"/><text:bookmark-start text:name="voraussetzungen1"/>Voraussetzungen<text:bookmark-end text:name="__RefHeading___voraussetzungen_14"/><text:bookmark-end text:name="voraussetzungen1"/></text:h>
      <text:p text:style-name="Text_20_body">Die Installation-Prozedur für <text:a xlink:type="simple" xlink:href="https://deutschland-funkt.de/bake/doku.php?id=variante:5" text:style-name="Internet_20_link" text:visited-style-name="Visited_20_Internet_20_Link">Variante 4</text:a>, <text:a xlink:type="simple" xlink:href="https://deutschland-funkt.de/bake/doku.php?id=variante:5" text:style-name="Internet_20_link" text:visited-style-name="Visited_20_Internet_20_Link">Variante 5</text:a> oder <text:a xlink:type="simple" xlink:href="https://deutschland-funkt.de/bake/doku.php?id=variante:6" text:style-name="Internet_20_link" text:visited-style-name="Visited_20_Internet_20_Link">Variante 6</text:a> wurde erfolgreich durchgeführt und getestet.</text:p>
      <text:h text:style-name="Heading_20_3" text:outline-level="3"><text:bookmark-start text:name="__RefHeading___software_15"/><text:bookmark-start text:name="software"/>Software<text:bookmark-end text:name="__RefHeading___software_15"/><text:bookmark-end text:name="software"/></text:h>
      <text:list text:style-name="List_20_1" text:continue-numbering="false">
        <text:list-item>
          <text:p text:style-name="List_20_1_Content_First"> Per SSH anmelden (pi)</text:p>
        </text:list-item>
        <text:list-item>
          <text:p text:style-name="List_20_1_Content"> nano /home/pi/batch/startmeldung</text:p>
        </text:list-item>
        <text:list-item>
          <text:p text:style-name="List_20_1_Content_Last"> Inhalt der Datei:</text:p>
        </text:list-item>
      </text:list>
      <text:p text:style-name="Preformatted_20_Text">#!/bin/bash<text:line-break/>batch="/home/pi/batch"<text:line-break/>audio="/home/pi/audio"<text:line-break/>$batch/ptt.py a ein<text:line-break/>mplayer -ao alsa $audio/start.mp3 $audio/CALL-Notfallbake.mp3 $audio/CALL-Betriebsbereit.mp3 $audio/CALL-Ende.mp3 $audio/stop.mp3<text:line-break/>$batch/ptt.py a aus</text:p>
      <text:list text:style-name="List_20_1" text:continue-numbering="false">
        <text:list-item>
          <text:p text:style-name="List_20_1_Content_First"> Editor beenden und Datei speichern</text:p>
        </text:list-item>
        <text:list-item>
          <text:p text:style-name="List_20_1_Content"> crontab -e</text:p>
        </text:list-item>
        <text:list-item>
          <text:p text:style-name="List_20_1_Content"> Folgende Zeile VOR dem Dateiende einfügen: @reboot sleep 15; /home/pi/batch/startmeldung;</text:p>
        </text:list-item>
        <text:list-item>
          <text:p text:style-name="List_20_1_Content_Last"> Editor beenden und Datei speichern</text:p>
        </text:list-item>
      </text:list>
      <text:h text:style-name="Heading_20_3" text:outline-level="3"><text:bookmark-start text:name="__RefHeading___test_16"/><text:bookmark-start text:name="test2"/>Test<text:bookmark-end text:name="__RefHeading___test_16"/><text:bookmark-end text:name="test2"/></text:h>
      <text:list text:style-name="List_20_1" text:continue-numbering="false">
        <text:list-item>
          <text:p text:style-name="List_20_1_Content_First"> PI herunterfahren</text:p>
        </text:list-item>
        <text:list-item>
          <text:p text:style-name="List_20_1_Content"> PI neu starten</text:p>
        </text:list-item>
        <text:list-item>
          <text:p text:style-name="List_20_1_Content_Last"> Sobald die Meldung per Funk ausgestrahlt wird, kann man sich per SSH anmelden.</text:p>
        </text:list-item>
      </text:list>
      <text:p text:style-name="Horizontal_20_Line"/>
      <text:h text:style-name="Heading_20_2" text:outline-level="2"><text:bookmark-start text:name="__RefHeading___stop-meldung_per_funk_abspielen_17"/><text:bookmark-start text:name="stop-meldung_per_funk_abspielen"/>STOP-Meldung per Funk abspielen<text:bookmark-end text:name="__RefHeading___stop-meldung_per_funk_abspielen_17"/><text:bookmark-end text:name="stop-meldung_per_funk_abspielen"/></text:h>
      <text:h text:style-name="Heading_20_3" text:outline-level="3"><text:bookmark-start text:name="__RefHeading___funktion_18"/><text:bookmark-start text:name="funktion3"/>Funktion<text:bookmark-end text:name="__RefHeading___funktion_18"/><text:bookmark-end text:name="funktion3"/></text:h>
      <text:p text:style-name="Text_20_body">Wird der PI herunter gefahren, wird per Funk eine Meldung zum Ende des Betriebes ausgegeben.</text:p>
      <text:h text:style-name="Heading_20_3" text:outline-level="3"><text:bookmark-start text:name="__RefHeading___voraussetzungen_19"/><text:bookmark-start text:name="voraussetzungen2"/>Voraussetzungen<text:bookmark-end text:name="__RefHeading___voraussetzungen_19"/><text:bookmark-end text:name="voraussetzungen2"/></text:h>
      <text:p text:style-name="Text_20_body">Die Installation-Prozedur für <text:a xlink:type="simple" xlink:href="https://deutschland-funkt.de/bake/doku.php?id=variante:5" text:style-name="Internet_20_link" text:visited-style-name="Visited_20_Internet_20_Link">Variante 4</text:a>, <text:a xlink:type="simple" xlink:href="https://deutschland-funkt.de/bake/doku.php?id=variante:5" text:style-name="Internet_20_link" text:visited-style-name="Visited_20_Internet_20_Link">Variante 5</text:a> oder <text:a xlink:type="simple" xlink:href="https://deutschland-funkt.de/bake/doku.php?id=variante:6" text:style-name="Internet_20_link" text:visited-style-name="Visited_20_Internet_20_Link">Variante 6</text:a> wurde erfolgreich durchgeführt und getestet.</text:p>
      <text:h text:style-name="Heading_20_3" text:outline-level="3"><text:bookmark-start text:name="__RefHeading___software_20"/><text:bookmark-start text:name="software1"/>Software<text:bookmark-end text:name="__RefHeading___software_20"/><text:bookmark-end text:name="software1"/></text:h>
      <text:list text:style-name="List_20_1" text:continue-numbering="false">
        <text:list-item>
          <text:p text:style-name="List_20_1_Content_First"> Per SSH anmelden (pi)</text:p>
        </text:list-item>
        <text:list-item>
          <text:p text:style-name="List_20_1_Content"> nano /home/pi/batch/call-shutdown</text:p>
        </text:list-item>
        <text:list-item>
          <text:p text:style-name="List_20_1_Content_Last"> Der Inhalt der Datei:</text:p>
        </text:list-item>
      </text:list>
      <text:p text:style-name="Preformatted_20_Text">#!/bin/bash<text:line-break/>batch="/home/pi/batch"<text:line-break/>audio="/home/pi/audio"<text:line-break/>$batch/ptt.py a ein<text:line-break/>mplayer -ao alsa $audio/start.mp3 $audio/call-betriebsende.mp3 $audio/stop.mp3<text:line-break/>$batch/ptt.py a aus</text:p>
      <text:list text:style-name="List_20_1" text:continue-numbering="false">
        <text:list-item>
          <text:p text:style-name="List_20_1_Content_First"> Editor beenden und Datei speichern</text:p>
        </text:list-item>
        <text:list-item>
          <text:p text:style-name="List_20_1_Content"> sudo nano /etc/systemd/system/custom-shutdown.service</text:p>
        </text:list-item>
        <text:list-item>
          <text:p text:style-name="List_20_1_Content_Last"> Die Datei hat folgenden Inhalt:</text:p>
        </text:list-item>
      </text:list>
      <text:p text:style-name="Preformatted_20_Text">[Unit]<text:line-break/>Description=Schluss-Sound spielen<text:line-break/>Before=umount.target<text:line-break/>[Service]<text:line-break/>Type=oneshot<text:line-break/>User=root<text:line-break/>WorkingDirectory=/home/pi/batch<text:line-break/>ExecStart=/home/pi/batch/call-shutdown<text:line-break/>StandardOutput=inherit<text:line-break/>StandardError=inherit<text:line-break/>[Install]<text:line-break/>WantedBy=reboot.target halt.target poweroff.target</text:p>
      <text:list text:style-name="List_20_1" text:continue-numbering="false">
        <text:list-item>
          <text:p text:style-name="List_20_1_Content_First"> Editor beenden und Datei speichern</text:p>
        </text:list-item>
        <text:list-item>
          <text:p text:style-name="List_20_1_Content"> sudo systemctl enable --now custom-shutdown.service</text:p>
        </text:list-item>
        <text:list-item>
          <text:p text:style-name="List_20_1_Content"> sudo systemctl status custom-shutdown.service</text:p>
        </text:list-item>
        <text:list-item>
          <text:p text:style-name="List_20_1_Content_Last"> Die Ausgabe sollte so aussehen:</text:p>
        </text:list-item>
      </text:list>
      <text:p text:style-name="Preformatted_20_Text">custom-shutdown.service - Schluss-Sound spielen<text:line-break/>Loaded: loaded (/etc/systemd/system/custom-shutdown.service; enabled; vendor<text:line-break/>Active: inactive (dead)</text:p>
      <text:h text:style-name="Heading_20_3" text:outline-level="3"><text:bookmark-start text:name="__RefHeading___test_21"/><text:bookmark-start text:name="test3"/>Test<text:bookmark-end text:name="__RefHeading___test_21"/><text:bookmark-end text:name="test3"/></text:h>
      <text:list text:style-name="List_20_1" text:continue-numbering="false">
        <text:list-item>
          <text:p text:style-name="List_20_1_Content_First"> PI herunterfahren</text:p>
        </text:list-item>
        <text:list-item>
          <text:p text:style-name="List_20_1_Content"> Die SSH-Verbindung (wenn eine bestand) geht verloren.</text:p>
        </text:list-item>
        <text:list-item>
          <text:p text:style-name="List_20_1_Content"> Die Meldung zum Betriebsende wird ausgestrahlt. Danach wird der PI abgeschaltet.</text:p>
        </text:list-item>
        <text:list-item>
          <text:p text:style-name="List_20_1_Content"> PI neu starten</text:p>
        </text:list-item>
        <text:list-item>
          <text:p text:style-name="List_20_1_Content_Last"> Sobald die Meldung per Funk ausgestrahlt wird, kann man sich per SSH anmelden.</text:p>
        </text:list-item>
      </text:list>
      <text:p text:style-name="Horizontal_20_Line"/>
      <text:h text:style-name="Heading_20_2" text:outline-level="2"><text:bookmark-start text:name="__RefHeading___test-sendung_per_funk_abspielen_22"/><text:bookmark-start text:name="test-sendung_per_funk_abspielen"/>TEST-Sendung per Funk abspielen<text:bookmark-end text:name="__RefHeading___test-sendung_per_funk_abspielen_22"/><text:bookmark-end text:name="test-sendung_per_funk_abspielen"/></text:h>
      <text:h text:style-name="Heading_20_3" text:outline-level="3"><text:bookmark-start text:name="__RefHeading___funktion_23"/><text:bookmark-start text:name="funktion4"/>Funktion<text:bookmark-end text:name="__RefHeading___funktion_23"/><text:bookmark-end text:name="funktion4"/></text:h>
      <text:p text:style-name="Text_20_body">Im Baken-Betrieb kann auf Knopfdruck jederzeit eine Testsendung erfolgen! Bitte dabei auf Kollisionen mit dem Sendeplan achten.</text:p>
      <text:h text:style-name="Heading_20_3" text:outline-level="3"><text:bookmark-start text:name="__RefHeading___voraussetzungen_24"/><text:bookmark-start text:name="voraussetzungen3"/>Voraussetzungen<text:bookmark-end text:name="__RefHeading___voraussetzungen_24"/><text:bookmark-end text:name="voraussetzungen3"/></text:h>
      <text:p text:style-name="Text_20_body">Die Installation-Prozedur für <text:a xlink:type="simple" xlink:href="https://deutschland-funkt.de/bake/doku.php?id=variante:5" text:style-name="Internet_20_link" text:visited-style-name="Visited_20_Internet_20_Link">Variante 4</text:a>, <text:a xlink:type="simple" xlink:href="https://deutschland-funkt.de/bake/doku.php?id=variante:5" text:style-name="Internet_20_link" text:visited-style-name="Visited_20_Internet_20_Link">Variante 5</text:a> oder <text:a xlink:type="simple" xlink:href="https://deutschland-funkt.de/bake/doku.php?id=variante:6" text:style-name="Internet_20_link" text:visited-style-name="Visited_20_Internet_20_Link">Variante 6</text:a> wurde erfolgreich durchgeführt und getestet.</text:p>
      <text:h text:style-name="Heading_20_3" text:outline-level="3"><text:bookmark-start text:name="__RefHeading___hardware_25"/><text:bookmark-start text:name="hardware1"/>Hardware<text:bookmark-end text:name="__RefHeading___hardware_25"/><text:bookmark-end text:name="hardware1"/></text:h>
      <text:p text:style-name="Text_20_body"><draw:frame draw:style-name="media" draw:name="1" text:anchor-type="as-char" draw:z-index="1" svg:width="10.583333333333cm" svg:height="10.995670995671cm"><draw:image xlink:href="Pictures/0ff36381b9e9e0fc659f2bda92fc535d.png" xlink:type="simple" xlink:show="embed" xlink:actuate="onLoad"/></draw:frame><text:line-break/>
Am Pin 13 (GPIO027) und 14 (GND) wird ein Taster angeschlossen.</text:p>
      <text:h text:style-name="Heading_20_3" text:outline-level="3"><text:bookmark-start text:name="__RefHeading___software_26"/><text:bookmark-start text:name="software2"/>Software<text:bookmark-end text:name="__RefHeading___software_26"/><text:bookmark-end text:name="software2"/></text:h>
      <text:list text:style-name="List_20_1" text:continue-numbering="false">
        <text:list-item>
          <text:p text:style-name="List_20_1_Content_First"> Per SSH anmelden (pi)</text:p>
        </text:list-item>
        <text:list-item>
          <text:p text:style-name="List_20_1_Content"> crontab -e</text:p>
        </text:list-item>
        <text:list-item>
          <text:p text:style-name="List_20_1_Content"> In der Crontab folgende Zeile hinzufügen: @reboot /home/pi/batch/call-testsendung.py;</text:p>
        </text:list-item>
        <text:list-item>
          <text:p text:style-name="List_20_1_Content"> Editor beenden und Datei speichern</text:p>
        </text:list-item>
        <text:list-item>
          <text:p text:style-name="List_20_1_Content"> nano /home/pi/batch/testsendung.py</text:p>
        </text:list-item>
        <text:list-item>
          <text:p text:style-name="List_20_1_Content_Last"> Der Inhalt der Datei sieht so aus ([TAB] = Einmal Tabulator-Taste):</text:p>
        </text:list-item>
      </text:list>
      <text:p text:style-name="Preformatted_20_Text">#!/usr/bin/env python3<text:line-break/>from gpiozero import Button<text:line-break/>from signal import pause<text:line-break/>import subprocess<text:line-break/>def play_music():<text:line-break/><text:s text:c="3"/>subprocess.Popen(["/home/pi/batch/call-testmeldung"])<text:line-break/>def main():<text:line-break/><text:s text:c="3"/>try:<text:line-break/><text:s text:c="7"/>button = Button(27)<text:line-break/><text:s text:c="7"/>button.when_pressed = play_music<text:line-break/><text:s text:c="7"/>pause()<text:line-break/><text:s text:c="3"/>except KeyboardInterrupt:<text:line-break/><text:s text:c="7"/>pass<text:line-break/>if __name__ == "__main__":<text:line-break/><text:s text:c="6"/>main()</text:p>
      <text:list text:style-name="List_20_1" text:continue-numbering="false">
        <text:list-item>
          <text:p text:style-name="List_20_1_Content_First"> Editor beenden und Datei speichern</text:p>
        </text:list-item>
        <text:list-item>
          <text:p text:style-name="List_20_1_Content"> nano /home/pi/batch/call-testmeldung</text:p>
        </text:list-item>
        <text:list-item>
          <text:p text:style-name="List_20_1_Content_Last"> Der Inhalt der Datei sieht so aus:</text:p>
        </text:list-item>
      </text:list>
      <text:p text:style-name="Preformatted_20_Text">#!/bin/bash<text:line-break/>batch="/home/pi/batch"<text:line-break/>audio="/home/pi/audio"<text:line-break/>$batch/ptt.py a ein<text:line-break/>mplayer -ao alsa $audio/start.mp3 $audio/call-notfallbake.mp3 $audio/call-testaussendung.mp3 $audio/call-ende.mp3 $audio/stop.mp3<text:line-break/>$batch/ptt.py a aus</text:p>
      <text:list text:style-name="List_20_1" text:continue-numbering="false">
        <text:list-item>
          <text:p text:style-name="LastListParagraph_List_20_1_Content_First"> Editor beenden und speichern</text:p>
        </text:list-item>
      </text:list>
      <text:h text:style-name="Heading_20_3" text:outline-level="3"><text:bookmark-start text:name="__RefHeading___test_27"/><text:bookmark-start text:name="test4"/>Test<text:bookmark-end text:name="__RefHeading___test_27"/><text:bookmark-end text:name="test4"/></text:h>
      <text:p text:style-name="Text_20_body">Test-Knopf drücken. Die Testmeldung sollte per Funk ausgegeben werden. 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deutschland-funkt.de/bake/doku.php?id=grundlagen:computer" text:style-name="Internet_20_link" text:visited-style-name="Visited_20_Internet_20_Link">⇑ Steuer-Computer ⇑</text:a></text:p>
          </table:table-cell>
          <table:table-cell office:value-type="string" table:style-name="tablecell" table:number-columns-spanned="3">
            <text:p text:style-name="tablealignleft">NAV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deutschland-funkt.de/bake/doku.php?id=grundlagen:computer:raspberrypi" text:style-name="Internet_20_link" text:visited-style-name="Visited_20_Internet_20_Link">⇓ Raspberry PI</text:a></text:p>
          </table:table-cell>
          <table:table-cell office:value-type="string" table:style-name="tablecell">
            <text:p text:style-name="tablealignleft"><text:a xlink:type="simple" xlink:href="https://deutschland-funkt.de/bake/doku.php?id=grundlagen:computer:raspberrypi:installation" text:style-name="Internet_20_link" text:visited-style-name="Visited_20_Internet_20_Link">⇓ Installation</text:a></text:p>
          </table:table-cell>
          <table:table-cell office:value-type="string" table:style-name="tablecell">
            <text:p text:style-name="tablealignleft">✘ Optionen</text:p>
          </table:table-cell>
          <table:table-cell office:value-type="string" table:style-name="tablecell">
            <text:p text:style-name="tablealignleft"><text:a xlink:type="simple" xlink:href="https://deutschland-funkt.de/bake/doku.php?id=grundlagen:computer:raspberrypi:backup" text:style-name="Internet_20_link" text:visited-style-name="Visited_20_Internet_20_Link">⇓ Backup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rundlagen:computer:raspberrypi:optionen</dc:title>
  </office:meta>
</office:document-meta>
</file>