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c5f48ba9a399ee8fcc7f10befe31e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start" text:style-name="Internet_20_link" text:visited-style-name="Visited_20_Internet_20_Link">⇐ Startseite</text:a></text:p>
          </table:table-cell>
          <table:table-cell office:value-type="string" table:style-name="tablecell">
            <text:p text:style-name="tablealignleft"><text:bookmark text:name="grundlagen:abspielgeraet"/>NAV</text:p>
          </table:table-cell>
          <table:table-cell office:value-type="string" table:style-name="tablecell">
            <text:p text:style-name="tablealignleft"><text:a xlink:type="simple" xlink:href="https://deutschland-funkt.de/bake/doku.php?id=grundlagen:funkgeraet" text:style-name="Internet_20_link" text:visited-style-name="Visited_20_Internet_20_Link">⇒ Funkgeräte</text:a></text:p>
          </table:table-cell>
        </table:table-row>
      </table:table>
      <text:h text:style-name="Heading_20_1" text:outline-level="1"><text:bookmark-start text:name="__RefHeading___abspielgeraete_1"/><text:bookmark-start text:name="abspielgeraete"/>Abspielgeräte<text:bookmark-end text:name="__RefHeading___abspielgeraete_1"/><text:bookmark-end text:name="abspielgeraete"/></text:h>
      <text:p text:style-name="Text_20_body">Als Abspielgerät / Wiedergabegerät einer Notfall-Bake ist JEDES Audio-Gerät geeignet, welches diese beiden Bedingungen erfüllt:</text:p>
      <text:list text:style-name="Numbering_20_1" text:continue-numbering="false">
        <text:list-item>
          <text:p text:style-name="Numbering_20_1_Content_First"> (Analoger) Audio-Ausgang (mindestens Mono, Kopfhörer-Ausgang reicht)</text:p>
        </text:list-item>
        <text:list-item>
          <text:p text:style-name="Numbering_20_1_Content_Last"> REPEAT-Modus - d.h. Wiederholte Wiedergabe eines oder mehrere Audio-Titel</text:p>
        </text:list-item>
      </text:list>
      <text:p text:style-name="Text_20_body">Damit sind beispielsweise folgende Abspielgeräte geeignet:
<draw:frame draw:style-name="mediacenter" draw:name="0" text:anchor-type="paragraph" draw:z-index="0" svg:width="10.583333333333cm" svg:height="8.6259352934977cm"><draw:image xlink:href="Pictures/3bc5f48ba9a399ee8fcc7f10befe31e7.jpg" xlink:type="simple" xlink:show="embed" xlink:actuate="onLoad"/></draw:frame></text:p>
      <text:list text:style-name="List_20_1" text:continue-numbering="false">
        <text:list-item>
          <text:p text:style-name="List_20_1_Content_First"> Handeslübliche Smartphones MIT Audiosausgang über Klinkenstecker</text:p>
        </text:list-item>
        <text:list-item>
          <text:p text:style-name="List_20_1_Content_Last"> MP3-Player jeglicher Art und Weise</text:p>
        </text:list-item>
      </text:list>
      <text:p text:style-name="Text_20_body">Tatsächlich muss das Gerät keine weiteren Anforderungen erfüllen oder Besonderheiten aufweisen. Es hat lediglich die Funktion, Audio-Dateien abzuspielen!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Viele neue Smartphones besitzen KEINEN analogen Audio-Ausgang mehr sondern geben Musik etc nur noch per USB-Anschluss wieder. In diesem Fall wäre ein Konverter von USB auf analoges Audio notwendig, was den Hardware-Aufwand vergrößert und in diesem projekt nicht berücksichtigt wird. Weiche hier auf einen MP3-Player aus!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s://deutschland-funkt.de/bake/doku.php?id=start" text:style-name="Internet_20_link" text:visited-style-name="Visited_20_Internet_20_Link">⇐ Startseite</text:a></text:p>
          </table:table-cell>
          <table:table-cell office:value-type="string" table:style-name="tablecell">
            <text:p text:style-name="tablealignleft">NAV</text:p>
          </table:table-cell>
          <table:table-cell office:value-type="string" table:style-name="tablecell">
            <text:p text:style-name="tablealignleft"><text:a xlink:type="simple" xlink:href="https://deutschland-funkt.de/bake/doku.php?id=grundlagen:funkgeraet" text:style-name="Internet_20_link" text:visited-style-name="Visited_20_Internet_20_Link">⇒ Funkgerä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rundlagen:abspielgeraet</dc:title>
  </office:meta>
</office:document-meta>
</file>